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T1" style:family="text">
      <style:text-properties fo:font-size="12pt" style:font-size-asian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Giocare <text:s/>e usare i colori con il giracolore mi ha ispirato a scrivere delle storie che racconto mentre metto i colori su un disco del giracolore.</text:span></text:p>
      <text:p text:style-name="Standard"><text:span text:style-name="T1">E’ una delle possibilità che i colori e la macchina giracolore possono esprimere. </text:span></text:p>
      <text:p text:style-name="Standard"><text:span text:style-name="T1">Quindi mentre racconto una storia metto i colori che sono corrispondenti: se c’è un <text:s/>fuoco metto il rosso e un po’ di giallo, <text:s/>se arriva acqua o pioggia metto celeste. </text:span></text:p>
      <text:p text:style-name="Standard"><text:span text:style-name="T1"><text:s/>L’effetto migliore <text:s/>si ottiene con <text:s/>il colore liquido, procurati tre tubetti di tempera, diluisci il colore prendi un pennellino ….</text:span></text:p>
      <text:p text:style-name="Standard"><text:span text:style-name="T1">Ma anche con i pennarelli è bello farlo.</text:span></text:p>
      <text:p text:style-name="Standard"><text:span text:style-name="T1">E’ preferibile usare solo i tre colori fondamentali</text:span></text:p>
      <text:p text:style-name="Standard"><text:span text:style-name="T1">La proposta di questa tecnica di gioco unita al racconto di una storia dove i colori <text:s/>corrispondono a elementi della natura <text:s/>o personaggi o cose <text:s/>nominati nel racconto ed elementi principali <text:s/>del racconto , può essere molto stimolante sul piano degli apprendimenti linguistici ed espressivi. </text:span></text:p>
      <text:p text:style-name="Standard"><text:span text:style-name="T1">E’ un laboratorio. Dopo questo laboratorio Vi potrete cimentare nel creare storie il cui svolgimento sia congruente con quanto si vede sul disco e quanto state dicendo. Per <text:s/>dare il movimento alla storia deve succedere qualcosa, cioè i colori devono toccarsi, fondersi <text:s text:c="3"/>, dare nuovi colori che siano corrispondenti alla sviluppo della storia. Ok <text:s/>fate questa cosa, seguite le istruzioni .</text:span></text:p>
      <text:p text:style-name="Standard"><text:span text:style-name="T1">Leggi la storia, tutta ad alta <text:s/>voce.</text:span></text:p>
      <text:p text:style-name="Standard"><text:span text:style-name="T1">Poi gira le pagine : vedi che ci sono <text:s/>le pagine pronte per</text:span></text:p>
      <text:p text:style-name="Standard"><text:span text:style-name="T1"><text:s/>illustrare la storia con lo spazio per inserire un disco colorato.</text:span></text:p>
      <text:p text:style-name="Standard"><text:span text:style-name="T1">La prima pagina dice: <text:s text:c="2"/>E APPARVE UN SOLE,</text:span></text:p>
      <text:p text:style-name="Standard"><text:span text:style-name="T1"><text:s/>UN MAGNIFICO SOLE</text:span></text:p>
      <text:p text:style-name="Standard"><text:span text:style-name="T1">Quindi metti un disco sul giracolore e</text:span></text:p>
      <text:p text:style-name="Standard"><text:span text:style-name="T1"><text:s/>fai un SOLE, UN MAGNIFICO SOLE</text:span></text:p>
      <text:p text:style-name="Standard"><text:span text:style-name="T1">Quando hai fatto il magnifico sole puoi incollarlo</text:span></text:p>
      <text:p text:style-name="Standard"><text:span text:style-name="T1"><text:s/>subito sulla prima pagina <text:s/>oppure lo metti da parte </text:span></text:p>
      <text:p text:style-name="Standard"><text:span text:style-name="T1">e <text:s/>passi <text:s/>alla seconda pagina.</text:span></text:p>
      <text:p text:style-name="Standard"><text:span text:style-name="T1">La seconda pagina dice: COMINCIO’ AD ESPLODERE,</text:span></text:p>
      <text:p text:style-name="Standard"><text:span text:style-name="T1"><text:s/>A INFUOCARSI </text:span></text:p>
      <text:p text:style-name="Standard"><text:span text:style-name="T1"><text:s text:c="3"/>DIVENTO’ <text:s/>UN SOLE INFUOCATO</text:span></text:p>
      <text:p text:style-name="Standard"><text:span text:style-name="T1">Metti un altro disco bianco e realizza un sole che esplode,</text:span></text:p>
      <text:p text:style-name="Standard"><text:soft-page-break/><text:span text:style-name="T1"><text:s/>infuocato.</text:span></text:p>
      <text:p text:style-name="Standard"><text:span text:style-name="T1">E così di <text:s/>seguito fino all’ultima pagina della storia.</text:span></text:p>
      <text:p text:style-name="Standard"><text:span text:style-name="T1">Quando arrivi a <text:s/>E PIOVVE PIOVVE PIOVVE, li devi colorare di celeste il cielo e poi colori sempre di celeste fino a toccare il giallo del sole e colori sul giallo <text:s text:c="2"/>che diventerà verde.</text:span></text:p>
      <text:p text:style-name="Standard"><text:span text:style-name="T1">Il <text:s/>“lavoro” è fatto bene se i dischi che hai realizzato rendono bene</text:span></text:p>
      <text:p text:style-name="Standard"><text:span text:style-name="T1">e corrispondono alla didascalia.</text:span></text:p>
      <text:p text:style-name="Standard"><text:span text:style-name="T1">BRAVA BRAVO !!!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iccardo</meta:initial-creator>
    <meta:editing-cycles>12</meta:editing-cycles>
    <meta:print-date>2014-11-23T13:51:00</meta:print-date>
    <meta:creation-date>2014-11-21T09:51:00</meta:creation-date>
    <dc:date>2023-03-05T06:02:39.847000000</dc:date>
    <meta:editing-duration>PT1H39M2S</meta:editing-duration>
    <meta:generator>LibreOffice/7.3.2.2$Windows_X86_64 LibreOffice_project/49f2b1bff42cfccbd8f788c8dc32c1c309559be0</meta:generator>
    <meta:document-statistic meta:table-count="0" meta:image-count="0" meta:object-count="0" meta:page-count="2" meta:paragraph-count="28" meta:word-count="376" meta:character-count="2242" meta:non-whitespace-character-count="1852"/>
    <meta:user-defined meta:name="AppVersion">12.0000</meta:user-defined>
    <meta:template xlink:type="simple" xlink:actuate="onRequest" xlink:title="Normal" xlink:href=""/>
  </office:meta>
</office:document-meta>
</file>